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2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4" style:parent-style-name="內文" style:family="paragraph">
      <style:paragraph-properties fo:widows="2" fo:orphans="2" style:snap-to-layout-grid="false" fo:text-align="center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5" style:parent-style-name="內文" style:family="paragraph">
      <style:paragraph-properties fo:widows="2" fo:orphans="2" fo:margin-top="0.0694in" fo:margin-bottom="0.0694in" fo:line-height="150%"/>
    </style:style>
    <style:style style:name="T6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11" style:parent-style-name="內文" style:family="paragraph">
      <style:paragraph-properties fo:widows="2" fo:orphans="2" fo:margin-top="0.0694in" fo:margin-bottom="0.0694in"/>
    </style:style>
    <style:style style:name="T1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3" style:parent-style-name="內文" style:family="paragraph">
      <style:paragraph-properties fo:widows="2" fo:orphans="2"/>
    </style:style>
    <style:style style:name="P14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5" style:parent-style-name="內文" style:family="paragraph">
      <style:paragraph-properties fo:widows="2" fo:orphans="2" fo:margin-top="0.0694in" fo:margin-bottom="0.0694in"/>
    </style:style>
    <style:style style:name="T1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0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margin-top="0.0694in" fo:margin-bottom="0.0694in"/>
    </style:style>
    <style:style style:name="T2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6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margin-top="0.0694in" fo:margin-bottom="0.0694in"/>
    </style:style>
    <style:style style:name="T2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32" style:parent-style-name="內文" style:family="paragraph">
      <style:text-properties style:font-name="Times New Roman" style:font-name-complex="Times New Roman"/>
    </style:style>
    <style:style style:family="graphic" style:name="a0">
      <style:graphic-properties style:wrap="run-through" style:run-through="foreground" style:writing-mode="lr-tb" draw:fill="none" draw:stroke="solid" svg:stroke-width="0.01042in" svg:stroke-color="#000000" svg:stroke-opacity="100%" draw:stroke-linejoin="miter" style:horizontal-rel="char" style:vertical-rel="line" style:horizontal-pos="from-left" style:vertical-pos="from-top"/>
      <style:paragraph-properties/>
    </style:style>
  </office:automatic-styles>
  <office:body>
    <office:text text:use-soft-page-breaks="true">
      <text:h text:style-name="P1" text:outline-level="2">National Yang Ming Chiao Tung University</text:h>
      <text:h text:style-name="P2" text:outline-level="3">Institute of Microbiology and Immunology</text:h>
      <text:h text:style-name="P3" text:outline-level="3">Laboratory Consent Form</text:h>
      <text:h text:style-name="P4" text:outline-level="3"/>
      <text:p text:style-name="P5"><text:span text:style-name="T6">This is to certify that for the<text:s/></text:span><text:span text:style-name="T7">Academic Year ________</text:span><text:span text:style-name="T8">, the following Ph.D. student of the Institute of Microbiology and Immunology:<text:s/></text:span><text:span text:style-name="T9">________________________</text:span><text:span text:style-name="T10"><text:s/>(Name) is officially accepted as a research student in my laboratory.</text:span></text:p>
      <text:p text:style-name="P11"><text:span text:style-name="T12">To: The Institute of Microbiology and Immunology</text:span></text:p>
      <text:p text:style-name="P13"><draw:custom-shape svg:x="0in" svg:y="0in" svg:width="5.76806in" svg:height="0.01528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14"/>
      <text:p text:style-name="P15"><text:span text:style-name="T16">Student Signature:</text:span><text:span text:style-name="T17"><text:s/>___________________<text:s/></text:span><text:span text:style-name="T18">Date:</text:span><text:span text:style-name="T19"><text:s/>(YYYY/MM/DD)<text:s/></text:span></text:p>
      <text:p text:style-name="P20"/>
      <text:p text:style-name="P21"><text:span text:style-name="T22">Advisor Signature:</text:span><text:span text:style-name="T23"><text:s/>___________________<text:s/></text:span><text:span text:style-name="T24">Date:</text:span><text:span text:style-name="T25"><text:s/>(YYYY/MM/DD)<text:s/></text:span></text:p>
      <text:p text:style-name="P26"/>
      <text:p text:style-name="P27"><text:span text:style-name="T28">Director Signature:</text:span><text:span text:style-name="T29"><text:s/>___________________<text:s/></text:span><text:span text:style-name="T30">Date:</text:span><text:span text:style-name="T31"><text:s/>(YYYY/MM/DD)<text:s/></text:span>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泰宇 紀</meta:initial-creator>
    <dc:creator>榮凱 張</dc:creator>
    <meta:creation-date>2026-08-13T06:14:00Z</meta:creation-date>
    <dc:date>2026-08-13T06:14:00Z</dc:date>
    <meta:template xlink:href="Normal.dotm" xlink:type="simple"/>
    <meta:editing-cycles>2</meta:editing-cycles>
    <meta:editing-duration>PT0S</meta:editing-duration>
    <meta:document-statistic meta:page-count="1" meta:paragraph-count="9" meta:word-count="71" meta:character-count="586" meta:row-count="16" meta:non-whitespace-character-count="524"/>
  </office:meta>
</office:document-meta>
</file>